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4FD000002C6ECE4D7A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.247cm" style:contextual-spacing="false" fo:line-height="114%" fo:text-align="center" style:justify-single-word="false" fo:text-indent="0cm" style:auto-text-indent="false"/>
      <style:text-properties style:font-name="Times New Roman" fo:font-size="14pt" fo:font-weight="bold" style:font-size-asian="14pt" style:font-size-complex="14pt"/>
    </style:style>
    <style:style style:name="P2" style:family="paragraph" style:parent-style-name="Text_20_body" style:list-style-name="L1">
      <style:paragraph-properties fo:line-height="114%"/>
      <style:text-properties style:font-name="Times New Roman" fo:font-size="13pt" fo:font-style="normal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P3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size="13pt" fo:font-style="normal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P4" style:family="paragraph" style:parent-style-name="Text_20_body">
      <style:paragraph-properties fo:margin-left="0cm" fo:margin-right="0cm" fo:margin-top="0cm" fo:margin-bottom="0.247cm" style:contextual-spacing="false" fo:line-height="114%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5" style:family="paragraph" style:parent-style-name="Standard">
      <style:text-properties style:font-name="Times New Roman"/>
    </style:style>
    <style:style style:name="T1" style:family="text">
      <style:text-properties officeooo:rsid="001b838c"/>
    </style:style>
    <style:style style:name="T2" style:family="text">
      <style:text-properties fo:font-style="italic" officeooo:rsid="001a7b31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b838c" style:font-weight-asian="bold" style:font-weight-complex="bold"/>
    </style:style>
    <style:style style:name="T5" style:family="text">
      <style:text-properties fo:font-weight="bold" officeooo:rsid="001a7b31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1" text:anchor-type="char" svg:x="14.522cm" svg:y="-1.005cm" svg:width="2.69cm" svg:height="1.496cm" draw:z-index="0"><draw:image xlink:href="Pictures/10000001000004FD000002C6ECE4D7A1.png" xlink:type="simple" xlink:show="embed" xlink:actuate="onLoad" draw:mime-type="image/png"/></draw:frame></text:p>
      <text:p text:style-name="P1">VILABELLA CELEBRA LA SEVA TRADICIONAL FESTA VOTADA DE SANT ROC DEL <text:span text:style-name="T1">21</text:span> AL 2<text:span text:style-name="T1">3</text:span> D'AGOST AMB MÚSICA I ACTES TRADICIONALS</text:p>
      <text:p text:style-name="P1"/>
      <text:list text:style-name="L1">
        <text:list-item>
          <text:p text:style-name="P2">El municipi de l’Alt Camp acollirà missa, completes, processó i el concert de la soprano Susanna del Saz, entre d'altres activitats.</text:p>
        </text:list-item>
      </text:list>
      <text:p text:style-name="P3"/>
      <text:p text:style-name="P4"><text:bookmark text:name="p-rc_3b4907869753abed-24"/><text:span text:style-name="T2">Vilabella, 11 d’agost de 2026.- </text:span>El municipi de Vilabella ja ho té tot a punt per celebrar la seva tradicional <text:span text:style-name="T3">Festa Votada de Sant Roc</text:span>, organitzada per l'<text:span text:style-name="T3">Ajuntament de Vilabella</text:span> amb el suport de la <text:span text:style-name="T3">Diputació de Tarragona</text:span>, que tindrà lloc els pròxims <text:span text:style-name="T4">21</text:span><text:span text:style-name="T3">, 2</text:span><text:span text:style-name="T4">2</text:span><text:span text:style-name="T3"> i 2</text:span><text:span text:style-name="T4">3</text:span><text:span text:style-name="T3"> d'agost.</text:span></text:p>
      <text:p text:style-name="P4"/>
      <text:p text:style-name="P4"><text:bookmark text:name="p-rc_3b4907869753abed-25"/>La celebració arrencarà el di<text:span text:style-name="T1">vendres 21 </text:span>d’agost a les 20:00 h a l’Església Parroquial amb la <text:span text:style-name="T3">Missa en honor a Sant Roc</text:span> i les posteriors <text:span text:style-name="T3">Completes.</text:span> La jornada del <text:span text:style-name="T1">dissabte 22</text:span> d’agost comptarà amb un intens programa religiós i musical: s’iniciarà a les 12:00 h amb un <text:span text:style-name="T3">concert </text:span><text:span text:style-name="T5">d</text:span><text:span text:style-name="T3">e la soprano Susanna del Saz</text:span> acompanyada al piano per <text:span text:style-name="T3">Joan Sadurní</text:span>, que fusionarà clàssics de la cançó catalana i grans èxits internacionals. A la tarda, l’Església Parroquial acollirà el <text:span text:style-name="T3">Sant Rosari i Ofici </text:span>a les 17:30 h, seguit de la tradicional <text:span text:style-name="T3">Processó pels carrers de la vila</text:span> a les 18:00 h i un nou concert de Susanna del Saz a les 19:00 h a l’Hort de l’Abadia.</text:p>
      <text:p text:style-name="P4"/>
      <text:p text:style-name="P4"><text:bookmark text:name="p-rc_3b4907869753abed-26"/>El tancament de la festa tindrà lloc el di<text:span text:style-name="T1">umenge 23 </text:span>d’agost a les 13:00 h a l’Església Parroquial amb l’Ofici Solemne d'Acció de Gràcies, acompanyat per la Cobla Reus Jove. En acabar l'ofici, la celebració clourà amb una ballada de sardanes a càrrec de la Colla Sardanista Dansaire del Penedès. </text:p>
      <text:p text:style-name="P4"><text:bookmark text:name="p-rc_3b4907869753abed-27"/>L’Ajuntament de Vilabella convida veïns i visitants a participar activament en totes les activitats programades per viure aquests dies de tradició i cultura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19:03:58.065422600</meta:creation-date>
    <dc:date>2026-08-11T19:35:15.146467700</dc:date>
    <meta:editing-duration>PT11M49S</meta:editing-duration>
    <meta:editing-cycles>3</meta:editing-cycles>
    <meta:generator>LibreOffice/26.2.5.2$Windows_X86_64 LibreOffice_project/cd7284b4cbbfeb507e630c1aac019f4157393acb</meta:generator>
    <meta:document-statistic meta:table-count="0" meta:image-count="1" meta:object-count="0" meta:page-count="1" meta:paragraph-count="6" meta:word-count="279" meta:character-count="1610" meta:non-whitespace-character-count="1337"/>
  </office:meta>
</office:document-meta>
</file>